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unis_geophysics_server_hvalross_1"/><text:bookmark-start text:name="unis_geophysics_server_hvalross"/>UNIS Geophysics Server (Hvalross)<text:bookmark-end text:name="__RefHeading___unis_geophysics_server_hvalross_1"/><text:bookmark-end text:name="unis_geophysics_server_hvalross"/></text:h>
      <text:p text:style-name="Text_20_body">Welcome to the <text:span text:style-name="Strong_20_Emphasis">UNIS Geophysics Department server documentation portal</text:span>.</text:p>
      <text:p text:style-name="Text_20_body">This platform provides deployment, infrastructure, and operational guides for services running on Dokploy.</text:p>
      <text:p text:style-name="Horizontal_20_Line"/>
      <text:h text:style-name="Heading_20_2" text:outline-level="2"><text:bookmark-start text:name="__RefHeading___🚀_access_documentation_2"/><text:bookmark-start text:name="🚀_access_documentation"/>🚀 Access Documentation<text:bookmark-end text:name="__RefHeading___🚀_access_documentation_2"/><text:bookmark-end text:name="🚀_access_documentation"/></text:h>
      <text:p text:style-name="Text_20_body">To view the full documentation, please log in.</text:p>
      <text:p text:style-name="Text_20_body"><text:a xlink:type="simple" xlink:href="http://hvalross-2026.agf.unisacsi.com/protected:start" text:style-name="Internet_20_link" text:visited-style-name="Visited_20_Internet_20_Link">Access the documentation</text:a></text:p>
      <text:p text:style-name="Text_20_body"><text:a xlink:type="simple" xlink:href="http://hvalross-2026.agf.unisacsi.com/protected:loggernet" text:style-name="Internet_20_link" text:visited-style-name="Visited_20_Internet_20_Link">Access the documentation of loggernet dataflo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07:24</meta:creation-date>
    <dc:creator>Generated</dc:creator>
    <dc:date>2026-09-01T17::07:24</dc:date>
    <dc:language>en-US</dc:language>
    <meta:editing-cycles>1</meta:editing-cycles>
    <meta:editing-duration>PT0S</meta:editing-duration>
    <dc:title>start</dc:title>
  </office:meta>
</office:document-meta>
</file>